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45A0000032567CFBFEA.jpg"/>
  <manifest:file-entry manifest:media-type="image/jpeg" manifest:full-path="Pictures/1000000000000660000004C8E81549BA.jp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1.244cm" fo:margin-right="4.551cm" fo:text-align="justify" style:justify-single-word="false" fo:text-indent="0cm" style:auto-text-indent="false"/>
      <style:text-properties fo:font-size="13pt" style:font-size-asian="13pt" style:font-size-complex="13pt"/>
    </style:style>
    <style:style style:name="P2" style:family="paragraph" style:parent-style-name="Standard">
      <style:paragraph-properties fo:margin-left="1.244cm" fo:margin-right="4.551cm" fo:text-align="center" style:justify-single-word="false" fo:text-indent="0cm" style:auto-text-indent="false"/>
      <style:text-properties fo:font-size="13pt" style:font-size-asian="13pt" style:font-size-complex="13pt"/>
    </style:style>
    <style:style style:name="P3" style:family="paragraph" style:parent-style-name="Standard">
      <style:paragraph-properties fo:margin-left="1.244cm" fo:margin-right="4.551cm" fo:text-align="center" style:justify-single-word="false" fo:text-indent="0cm" style:auto-text-indent="false"/>
      <style:text-properties fo:font-size="13pt" fo:font-weight="bold" style:font-size-asian="13pt" style:font-weight-asian="bold" style:font-size-complex="13pt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Histoire du patrimoine ferroviaire</text:p>
      <text:p text:style-name="P2"/>
      <text:p text:style-name="P1">Le petit train qui circulait chez nous de 1886 à 1954 a été mis à l'honneur par le GEHC, pour les Journées Européennes du Patrimoine des 17 et 18 Septembre 2011.</text:p>
      <text:p text:style-name="P1"/>
      <text:p text:style-name="P1">Une grande exposition sur l'histoire et les histoires de cette ligne a eu lieu à Lyon Saint-Just, gare terminus et aujourd'hui du funiculaire, grâce à la cooppération de l'association du Vieux Brindas, de M. Clavaud et Ravinet, de la Région Rhône-Alpes ...</text:p>
      <text:p text:style-name="P1"><draw:frame draw:style-name="fr1" draw:name="images1" text:anchor-type="paragraph" svg:x="3.856cm" svg:y="0.06cm" svg:width="6.114cm" svg:height="4.371cm" draw:z-index="0"><draw:image xlink:href="Pictures/1000000000000660000004C8E81549BA.jpg" xlink:type="simple" xlink:show="embed" xlink:actuate="onLoad"/></draw:frame></text:p>
      <text:p text:style-name="P1">Le samedi, une balade à pied et en vieux bus (1964) de "Retrobus", sur le tracé de l'ancienne ligne Brindas-Grézieu-Craponne-Saint-Just, a permis à une soixantaine de voyageurs de rejoindre la gare de Saint-Just, pour visiter l'exposition. La mairie de Craponne nous a bien aidé en finançant le bus.</text:p>
      <text:p text:style-name="P1"/>
      <text:p text:style-name="P1"><draw:frame draw:style-name="fr1" draw:name="images2" text:anchor-type="paragraph" svg:x="3.168cm" svg:y="0.009cm" svg:width="7.781cm" svg:height="5.558cm" draw:z-index="1"><draw:image xlink:href="Pictures/100000000000045A0000032567CFBFEA.jpg" xlink:type="simple" xlink:show="embed" xlink:actuate="onLoad"/></draw:frame>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11-10-11T14:10:10.42</meta:creation-date>
    <meta:print-date>2011-10-11T14:42:28.32</meta:print-date>
    <meta:document-statistic meta:table-count="0" meta:image-count="2" meta:object-count="0" meta:page-count="1" meta:paragraph-count="4" meta:word-count="125" meta:character-count="750"/>
    <dc:date>2011-10-11T14:48:07.65</dc:date>
    <meta:editing-duration>PT7M36S</meta:editing-duration>
    <meta:editing-cycles>1</meta:editing-cycles>
    <meta:generator>OpenOffice.org/3.3$Win32 OpenOffice.org_project/330m20$Build-9567</meta:generator>
  </office:meta>
</office:document-meta>
</file>